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master-page-name="Standard">
      <style:paragraph-properties style:page-number="1"/>
      <style:text-properties fo:font-size="14pt" fo:font-weight="bold" officeooo:paragraph-rsid="001998ce" style:font-size-asian="14pt" style:font-weight-asian="bold" style:font-size-complex="14pt" style:font-weight-complex="bold"/>
    </style:style>
    <style:style style:name="P2" style:family="paragraph" style:parent-style-name="Standard">
      <style:text-properties officeooo:paragraph-rsid="001998ce"/>
    </style:style>
    <style:style style:name="P3" style:family="paragraph" style:parent-style-name="Standard">
      <style:text-properties fo:font-size="14pt" fo:font-weight="normal" officeooo:rsid="0023c938" officeooo:paragraph-rsid="001998ce" style:font-size-asian="14pt" style:font-weight-asian="normal" style:font-size-complex="14pt" style:font-weight-complex="normal"/>
    </style:style>
    <style:style style:name="P4" style:family="paragraph" style:parent-style-name="Standard">
      <style:text-properties fo:font-size="14pt" fo:font-weight="normal" officeooo:rsid="0023c938" officeooo:paragraph-rsid="0023c938" style:font-size-asian="14pt" style:font-weight-asian="normal" style:font-size-complex="14pt" style:font-weight-complex="normal"/>
    </style:style>
    <style:style style:name="P5" style:family="paragraph" style:parent-style-name="Standard">
      <style:text-properties fo:font-size="14pt" fo:font-weight="bold" style:font-size-asian="14pt" style:font-weight-asian="bold" style:font-size-complex="14pt" style:font-weight-complex="bold"/>
    </style:style>
    <style:style style:name="P6" style:family="paragraph" style:parent-style-name="Standard">
      <style:text-properties fo:font-size="14pt" fo:font-weight="normal" officeooo:rsid="0011d7e5" officeooo:paragraph-rsid="0011d7e5" style:font-size-asian="14pt" style:font-weight-asian="normal" style:font-size-complex="14pt" style:font-weight-complex="normal"/>
    </style:style>
    <style:style style:name="P7" style:family="paragraph" style:parent-style-name="Standard">
      <style:text-properties fo:font-size="14pt" officeooo:rsid="002a0363" officeooo:paragraph-rsid="002a0363" style:font-size-asian="14pt" style:font-size-complex="14pt"/>
    </style:style>
    <style:style style:name="P8" style:family="paragraph" style:parent-style-name="Standard">
      <style:text-properties fo:font-size="14pt" style:font-size-asian="14pt" style:font-size-complex="14pt"/>
    </style:style>
    <style:style style:name="P9" style:family="paragraph" style:parent-style-name="Standard">
      <style:text-properties officeooo:rsid="002acdc4" officeooo:paragraph-rsid="002acdc4"/>
    </style:style>
    <style:style style:name="P10" style:family="paragraph" style:parent-style-name="Standard">
      <style:text-properties fo:font-size="14pt" officeooo:rsid="002acdc4" officeooo:paragraph-rsid="002acdc4" style:font-size-asian="14pt" style:font-size-complex="14pt"/>
    </style:style>
    <style:style style:name="P11" style:family="paragraph" style:parent-style-name="Standard">
      <style:text-properties style:font-name="Times New Roman" fo:font-size="14pt" officeooo:rsid="000a5905" officeooo:paragraph-rsid="000a5905" style:font-size-asian="12.25pt" style:font-size-complex="14pt"/>
    </style:style>
    <style:style style:name="P12" style:family="paragraph" style:parent-style-name="Standard">
      <style:text-properties style:font-name="Times New Roman" fo:font-size="14pt" officeooo:rsid="000b49fb" officeooo:paragraph-rsid="000d0f8e" style:font-size-asian="12.25pt" style:font-size-complex="14pt"/>
    </style:style>
    <style:style style:name="P13" style:family="paragraph" style:parent-style-name="Standard">
      <style:text-properties style:font-name="Times New Roman" fo:font-size="14pt" officeooo:rsid="0033ddfc" officeooo:paragraph-rsid="0033ddfc" style:font-size-asian="12.25pt" style:font-size-complex="14pt"/>
    </style:style>
    <style:style style:name="P14" style:family="paragraph" style:parent-style-name="Standard">
      <style:text-properties officeooo:paragraph-rsid="00300fdf"/>
    </style:style>
    <style:style style:name="P15" style:family="paragraph" style:parent-style-name="Standard">
      <style:text-properties officeooo:paragraph-rsid="003231fb"/>
    </style:style>
    <style:style style:name="P16" style:family="paragraph" style:parent-style-name="Standard">
      <style:text-properties fo:font-size="14pt" officeooo:rsid="002b3600" officeooo:paragraph-rsid="002b3600" style:font-size-asian="14pt" style:font-size-complex="14pt"/>
    </style:style>
    <style:style style:name="P17" style:family="paragraph" style:parent-style-name="Standard">
      <style:text-properties fo:font-size="14pt" officeooo:rsid="002e3ecd" officeooo:paragraph-rsid="002e3ecd" style:font-size-asian="14pt" style:font-size-complex="14pt"/>
    </style:style>
    <style:style style:name="P18" style:family="paragraph" style:parent-style-name="Standard">
      <style:text-properties fo:font-size="14pt" officeooo:rsid="00320386" officeooo:paragraph-rsid="003231fb" style:font-size-asian="14pt" style:font-size-complex="14pt"/>
    </style:style>
    <style:style style:name="P19" style:family="paragraph" style:parent-style-name="Standard">
      <style:text-properties fo:font-size="14pt" officeooo:rsid="003231fb" officeooo:paragraph-rsid="003231fb" style:font-size-asian="14pt" style:font-size-complex="14pt"/>
    </style:style>
    <style:style style:name="P20" style:family="paragraph" style:parent-style-name="Standard">
      <style:text-properties officeooo:paragraph-rsid="002b3600"/>
    </style:style>
    <style:style style:name="T1" style:family="text">
      <style:text-properties fo:font-size="14pt" fo:font-weight="bold" style:font-size-asian="14pt" style:font-weight-asian="bold" style:font-size-complex="14pt" style:font-weight-complex="bold"/>
    </style:style>
    <style:style style:name="T2" style:family="text">
      <style:text-properties style:font-name="Times New Roman" fo:font-size="14pt" fo:font-weight="bold" officeooo:rsid="001bd0ba" style:letter-kerning="true" style:font-name-asian="Times New Roman1" style:font-size-asian="14pt" style:font-weight-asian="bold" style:font-name-complex="Times New Roman1" style:font-size-complex="14pt" style:font-weight-complex="bold"/>
    </style:style>
    <style:style style:name="T3" style:family="text">
      <style:text-properties style:font-name="Times New Roman" fo:font-size="14pt" fo:font-weight="bold" officeooo:rsid="002e3ecd" style:letter-kerning="true" style:font-name-asian="Times New Roman1" style:font-size-asian="14pt" style:font-weight-asian="bold" style:font-name-complex="Times New Roman1" style:font-size-complex="14pt" style:font-weight-complex="bold"/>
    </style:style>
    <style:style style:name="T4" style:family="text">
      <style:text-properties fo:font-size="14pt" style:font-size-asian="14pt" style:font-size-complex="14pt"/>
    </style:style>
    <style:style style:name="T5" style:family="text">
      <style:text-properties fo:font-size="14pt" officeooo:rsid="0011d7e5" style:font-size-asian="14pt" style:font-size-complex="14pt"/>
    </style:style>
    <style:style style:name="T6" style:family="text">
      <style:text-properties style:font-name="Times New Roman" fo:font-size="14pt" officeooo:rsid="0011d7e5" style:letter-kerning="true" style:font-name-asian="Times New Roman1" style:font-size-asian="14pt" style:font-name-complex="Times New Roman1" style:font-size-complex="14pt"/>
    </style:style>
    <style:style style:name="T7" style:family="text">
      <style:text-properties style:font-name="Times New Roman" fo:font-size="14pt" officeooo:rsid="002e3ecd" style:letter-kerning="true" style:font-name-asian="Times New Roman1" style:font-size-asian="14pt" style:font-name-complex="Times New Roman1" style:font-size-complex="14pt"/>
    </style:style>
    <style:style style:name="T8" style:family="text">
      <style:text-properties style:font-name="Times New Roman" fo:font-size="14pt" officeooo:rsid="001bd0ba" style:letter-kerning="true" style:font-name-asian="Times New Roman1" style:font-size-asian="14pt" style:font-name-complex="Times New Roman1" style:font-size-complex="14pt"/>
    </style:style>
    <style:style style:name="T9" style:family="text">
      <style:text-properties fo:font-size="14pt" officeooo:rsid="0021bd87" style:font-size-asian="14pt" style:font-size-complex="14pt"/>
    </style:style>
    <style:style style:name="T10" style:family="text">
      <style:text-properties style:font-name="Times New Roman" fo:font-size="14pt" officeooo:rsid="0021bd87" style:letter-kerning="true" style:font-name-asian="Times New Roman1" style:font-size-asian="14pt" style:font-name-complex="Times New Roman1" style:font-size-complex="14pt"/>
    </style:style>
    <style:style style:name="T11" style:family="text">
      <style:text-properties style:font-name="Times New Roman" fo:font-size="14pt" officeooo:rsid="002acdc4" style:letter-kerning="true" style:font-name-asian="Times New Roman1" style:font-size-asian="14pt" style:font-name-complex="Times New Roman1" style:font-size-complex="14pt"/>
    </style:style>
    <style:style style:name="T12" style:family="text">
      <style:text-properties fo:font-size="14pt" officeooo:rsid="001bd0ba" style:font-size-asian="14pt" style:font-size-complex="14pt"/>
    </style:style>
    <style:style style:name="T13" style:family="text">
      <style:text-properties fo:font-size="14pt" officeooo:rsid="002e3ecd" style:font-size-asian="14pt" style:font-size-complex="14pt"/>
    </style:style>
    <style:style style:name="T14" style:family="text">
      <style:text-properties fo:font-size="14pt" officeooo:rsid="002acdc4" style:font-size-asian="14pt" style:font-size-complex="14pt"/>
    </style:style>
    <style:style style:name="T15" style:family="text">
      <style:text-properties style:font-name="Times New Roman" fo:font-size="14pt" officeooo:rsid="0023c938" style:letter-kerning="true" style:font-name-asian="Times New Roman1" style:font-size-asian="14pt" style:font-name-complex="Times New Roman1" style:font-size-complex="14pt"/>
    </style:style>
    <style:style style:name="T16" style:family="text">
      <style:text-properties style:font-name="Times New Roman" fo:font-size="14pt" style:letter-kerning="true" style:font-name-asian="Times New Roman1" style:font-size-asian="14pt" style:font-name-complex="Times New Roman1" style:font-size-complex="14pt"/>
    </style:style>
    <style:style style:name="T17" style:family="text">
      <style:text-properties style:font-name="Times New Roman" fo:font-size="14pt" officeooo:rsid="002b3600" style:letter-kerning="true" style:font-name-asian="Times New Roman1" style:font-size-asian="14pt" style:font-name-complex="Times New Roman1" style:font-size-complex="14pt"/>
    </style:style>
    <style:style style:name="T18" style:family="text">
      <style:text-properties fo:font-size="14pt" fo:font-weight="bold" officeooo:rsid="00250984" style:font-size-asian="14pt" style:font-weight-asian="bold" style:font-size-complex="14pt" style:font-weight-complex="bold"/>
    </style:style>
    <style:style style:name="T19" style:family="text">
      <style:text-properties officeooo:rsid="000b49fb"/>
    </style:style>
    <style:style style:name="T20" style:family="text">
      <style:text-properties officeooo:rsid="000d0f8e"/>
    </style:style>
    <style:style style:name="T21" style:family="text">
      <style:text-properties style:font-name="Times New Roman" fo:font-size="14pt" officeooo:rsid="001998ce" style:letter-kerning="true" style:font-name-asian="Times New Roman1" style:font-size-asian="14pt" style:font-name-complex="Times New Roman1" style:font-size-complex="14pt"/>
    </style:style>
    <style:style style:name="T22" style:family="text">
      <style:text-properties fo:font-size="14pt" officeooo:rsid="001998ce" style:font-size-asian="14pt" style:font-size-complex="14pt"/>
    </style:style>
    <style:style style:name="T23" style:family="text">
      <style:text-properties fo:font-size="14pt" officeooo:rsid="00259bdf" style:font-size-asian="14pt" style:font-size-complex="14pt"/>
    </style:style>
    <style:style style:name="T24" style:family="text">
      <style:text-properties style:font-name="Times New Roman" fo:font-size="14pt" officeooo:rsid="00259bdf" style:letter-kerning="true" style:font-name-asian="Times New Roman1" style:font-size-asian="14pt" style:font-name-complex="Times New Roman1" style:font-size-complex="14pt"/>
    </style:style>
    <style:style style:name="T25" style:family="text">
      <style:text-properties style:font-name="Times New Roman" fo:font-size="14pt" officeooo:rsid="002a0363" style:letter-kerning="true" style:font-name-asian="Times New Roman1" style:font-size-asian="14pt" style:font-name-complex="Times New Roman1" style:font-size-complex="14pt"/>
    </style:style>
    <style:style style:name="T26" style:family="text">
      <style:text-properties fo:font-size="14pt" officeooo:rsid="002b3600" style:font-size-asian="14pt" style:font-size-complex="14pt"/>
    </style:style>
    <style:style style:name="T27" style:family="text">
      <style:text-properties fo:font-size="14pt" officeooo:rsid="00300fdf" style:font-size-asian="14pt" style:font-size-complex="14pt"/>
    </style:style>
    <style:style style:name="T28" style:family="text">
      <style:text-properties fo:font-size="14pt" officeooo:rsid="00274352" style:font-size-asian="14pt" style:font-size-complex="14pt"/>
    </style:style>
    <style:style style:name="T29" style:family="text">
      <style:text-properties officeooo:rsid="00300fdf"/>
    </style:style>
    <style:style style:name="T30" style:family="text">
      <style:text-properties officeooo:rsid="00320386"/>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ITIN KOTISEUTUYHDISTYS <text:s/></text:p>
      <text:p text:style-name="P2"><text:span text:style-name="T1">TOIMINTAKERTOMUS VUODELTA 20</text:span><text:span text:style-name="T2">2</text:span><text:span text:style-name="T3">5</text:span></text:p>
      <text:p text:style-name="P3"/>
      <text:p text:style-name="P4"/>
      <text:p text:style-name="P5">JOHTOKUNTA</text:p>
      <text:p text:style-name="P6">Yhdistyksen toimintaa johtaa ja ideoi johtokunta.</text:p>
      <text:p text:style-name="Standard"><text:span text:style-name="T4">Y</text:span><text:span text:style-name="T5">hdistyksen puheenjohtajana vuonna 20</text:span><text:span text:style-name="T6">2</text:span><text:span text:style-name="T7">5</text:span><text:span text:style-name="T5"> toimi </text:span><text:span text:style-name="T6">P</text:span><text:span text:style-name="T8">ekka Ahokas</text:span><text:span text:style-name="T5">, </text:span><text:span text:style-name="T9">varapuheenjohtajana </text:span><text:span text:style-name="T10">E</text:span><text:span text:style-name="T11">ila</text:span><text:span text:style-name="T9"> Metsäpelto,</text:span><text:span text:style-name="T5"> s</text:span><text:span text:style-name="T4">ihteerinä Minna Pekkola-Virtanen ja rahastonhoitajana </text:span><text:span text:style-name="T11">Mervi Taimisto</text:span><text:span text:style-name="T4">. Muut jäsenet olivat </text:span><text:span text:style-name="T12">Ari Aalto, </text:span><text:span text:style-name="T4">Raili Mikkola, </text:span><text:span text:style-name="T13">Sirkka Tuomala</text:span><text:span text:style-name="T4"> </text:span><text:span text:style-name="T14">ja Johanna Välimetsä.</text:span></text:p>
      <text:p text:style-name="P7">Toiminnantarkastajina toimivat Leena Linden ja Juha Vierumäki.</text:p>
      <text:p text:style-name="P8"/>
      <text:p text:style-name="P5">KOKOUKSET</text:p>
      <text:p text:style-name="Standard"><text:span text:style-name="T4">Kevätkokous pidettiin </text:span><text:span text:style-name="T13">29</text:span><text:span text:style-name="T11">.4</text:span><text:span text:style-name="T15">.</text:span><text:span text:style-name="T4"> </text:span><text:span text:style-name="T15">T</text:span><text:span text:style-name="T11">aidekulmassa Kausalassa. Syyskokous oli </text:span></text:p>
      <text:p text:style-name="P9"><text:span text:style-name="T16">samassa paikassa </text:span><text:span text:style-name="T7">2</text:span><text:span text:style-name="T16">.12. </text:span><text:span text:style-name="T17">ja samalla vietettiin pikkujoulua.</text:span></text:p>
      <text:p text:style-name="Standard"><text:span text:style-name="T4">Johtokun</text:span><text:span text:style-name="T15">nan kokouksia oli </text:span><text:span text:style-name="T7">4</text:span><text:span text:style-name="T15">.</text:span></text:p>
      <text:p text:style-name="P8"/>
      <text:p text:style-name="Standard"><text:span text:style-name="T1">TAPAHTUMAT JA MUU TOIMINT</text:span><text:span text:style-name="T18">A</text:span></text:p>
      <text:p text:style-name="P10">Karralassa pidettiin siivoustalkoot 6.5.</text:p>
      <text:p text:style-name="P10"/>
      <text:p text:style-name="P11">Päheet museot-viikko ja 40-vuotisjuhla. Museoviikolla 28.6- 6.7 Karralassa kävi vierailijoita 180, juhlaan 5.7 osallistui n. 60 henkilöä. Museoviikolla esiteltiin Karralaa ja yhdistyksen 40-vuotista taivalta. Eri päivinä oli myös erilaisia teemoja mm. <text:span text:style-name="T19">vihdan ja </text:span>köyden tekoa. <text:s text:c="13"/>6.7 Karralassa oli Imastun kummien kirkkopyhä.</text:p>
      <text:p text:style-name="P11"><text:span text:style-name="T19">Joka päivä oli tarjolla kahvia leivonnaisten kera ja näille oli vapaaehtoinen maksu. Juhlapäivänä tarjoilusta vastasi Maakansan maa-ja kotitalousnaiset ja tarjolla oli</text:span> <text:span text:style-name="T19">suolaista piirakkaa ja maittavaa täytekakkua. Juhlassa avaus-ja juhlapuheen piti puheenjohtajamme Pekka Ahokas. Mailis Alaharju kertoi runollisia otteita eri kotiseutuaiheisista kirjoista. Myös Iitin murteella. Matti Mikkola kertoi vapaan sanan vuorolla Kotiseutuyhdistyksen ja Karralan kotiseututalon perustamisen</text:span></text:p>
      <text:p text:style-name="P12">vaiheista koska oli ollut silloin asian hoidossa mukana Iitin <text:span text:style-name="T20">kunnan edustajana. Lopuksi kansanmusiikkiyhtye Raakku esitti tunnelmaan sopivia kappaleita ja sai yleisön taputtamaan encorea. Muutama vesitippa ehti jo pelästyttää mutta loppusiivouksetkin ehdittiin tehdä ennen vesikuuroa. Kaikenkaikkiaan koko viikosta ja juhlasta jäi positiivinen tunne että kotiseutuasiat kiinnostavat. Tästä on hyvä jatkaa!</text:span> </text:p>
      <text:p text:style-name="P12"/>
      <text:p text:style-name="P13">Kaikenkaikkiaan Karralan vieraskirjaan oli nimensä kirjannut 297 vierailijaa.</text:p>
      <text:p text:style-name="P13"/>
      <text:p text:style-name="P13"/>
      <text:p text:style-name="P13"><text:soft-page-break/></text:p>
      <text:p text:style-name="P14"><text:span text:style-name="T21">1</text:span><text:span text:style-name="T7">2</text:span><text:span text:style-name="T22">.</text:span><text:span text:style-name="T23">7 osallistuttiin Rinnemaasäätiön järjestämään Talasmäkipäivään Kymentaan </text:span><text:span text:style-name="T24">T</text:span><text:span text:style-name="T25">alasmäessa</text:span><text:span text:style-name="T26">.</text:span><text:span text:style-name="T23"> </text:span><text:span text:style-name="T27">Ohjelmassa oli mm. <text:s/>Lottaperinneyhdistyksen ja</text:span></text:p>
      <text:p text:style-name="P15"><text:span text:style-name="T27">Tammenlehvän perinneyhdistyksen</text:span><text:span text:style-name="T28"> </text:span><text:span text:style-name="T27">puheenvuoroja ja musiikista vastasivat Sanna Kausalainen-Szigetközi ja Tomi Sihvonen. </text:span></text:p>
      <text:p text:style-name="P15"><text:span text:style-name="T28">Kotiseutuyhdi</text:span><text:span text:style-name="T26">s</text:span><text:span text:style-name="T28">tys kustansi tapansa mukaan Kymentaan kyläseuran keittämät kahvit. O</text:span><text:span text:style-name="T26">sallistujia oli n. </text:span><text:span text:style-name="T27">40</text:span><text:span text:style-name="T26"> </text:span><text:span text:style-name="T27">h</text:span><text:span text:style-name="T26">löä.</text:span></text:p>
      <text:p text:style-name="P16"/>
      <text:p text:style-name="P17">Retki Etelä-Iittiin <text:span text:style-name="T29">oli</text:span> 26.9.</text:p>
      <text:p text:style-name="P18">Käytiin Konttilassa, Saarasten kotiseutumuseossa, Isohiiden veljesten muistomerkillä, Haapa-Kimolassa, Muikkulan myllyllä ja kahvit juotiin Karralan kotiseututalolla. Kuultiin paljon mielenkiintoista paikallishistoriaa.</text:p>
      <text:p text:style-name="P18"><text:s/></text:p>
      <text:p text:style-name="P17">Tillolan taistelun <text:span text:style-name="T30">(v. 1790) </text:span>muistomerkin alue <text:span text:style-name="T30">siistittiin puheenjohtajan ja Marjo Sartamon toimesta. Muistomerkki on pystytetty 1960.</text:span></text:p>
      <text:p text:style-name="P17"/>
      <text:p text:style-name="P19">Puheenjohtaja kartoitti Karralan luontopolun ja se on esillä Karralan ulkorakennuksen seinällä.</text:p>
      <text:p text:style-name="P17"/>
      <text:p text:style-name="P19">Kotiseutuliitto myönsi kotiseutuyhdistyksen jäsenille ansiomerkkejä. </text:p>
      <text:p text:style-name="P19">Kultaisen merkin sai kunniapuheenjohtaja Aapo Metsäpelto.</text:p>
      <text:p text:style-name="P19">Hopeinen ansiomerkki myönnettiin Eila Metsäpellolle, Irma Napolalle, Ari Aallolle ja Minna Pekkola-Virtaselle. Pronssiset ansiomerkit saivat Raili Mikkola, Mervi Taimisto, Johanna Välimetsä ja Pekka Ahokas.</text:p>
      <text:p text:style-name="P19"/>
      <text:p text:style-name="P19">Osallistuttiin Päijät-Hämeen museoiden työryhmäpalavereihin ja museopäivään Heinolassa.</text:p>
      <text:p text:style-name="P20"><text:span text:style-name="T4">Myytiin </text:span><text:span text:style-name="T26">Mankalan kyläkirjaa.</text:span></text:p>
      <text:p text:style-name="P8">Ylläpidettiin kotisivuja ja facebooki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0pt" fo:language="fi" fo:country="FI" style:letter-kerning="false" style:font-name-asian="Segoe UI" style:font-size-asian="11pt" style:language-asian="fi" style:country-asian="FI"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Calibri" fo:font-size="10pt" fo:language="fi" fo:country="FI" style:letter-kerning="false" style:font-name-asian="Segoe UI" style:font-size-asian="11pt" style:language-asian="fi" style:country-asian="FI" style:font-name-complex="Tahoma" style:font-size-complex="11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line-height="100%" fo:text-align="start" style:justify-single-word="false" fo:orphans="0" fo:widows="0" style:punctuation-wrap="hanging" style:writing-mode="lr-tb"/>
      <style:text-properties style:font-name="Times New Roman" fo:font-family="'Times New Roman'" style:font-family-generic="roman" style:font-pitch="variable" fo:font-size="10pt" style:letter-kerning="true"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style style:name="Footer" style:family="paragraph" style:parent-style-name="Standard" style:class="extra"/>
    <style:style style:name="Default_20_Paragraph_20_Font" style:display-name="Default Paragraph Font" style:family="tex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style:tab-stops>
          <style:tab-stop style:position="7.62cm" style:type="center"/>
          <style:tab-stop style:position="15.24cm" style:type="right"/>
        </style:tab-stops>
      </style:paragraph-properties>
      <style:text-properties style:letter-kerning="false"/>
    </style:style>
    <style:page-layout style:name="Mpm1">
      <style:page-layout-properties fo:page-width="21.001cm" fo:page-height="29.7cm" style:num-format="1" style:print-orientation="portrait" fo:margin-top="1.27cm" fo:margin-bottom="1.905cm" fo:margin-left="3.175cm" fo:margin-right="2.997cm" style:writing-mode="lr-tb" style:layout-grid-color="#c0c0c0" style:layout-grid-lines="38"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7cm" fo:margin-left="0cm" fo:margin-right="0cm" fo:margin-bottom="1.169cm" style:dynamic-spacing="true"/>
      </style:header-style>
      <style:footer-style>
        <style:header-footer-properties fo:min-height="0.635cm" fo:margin-left="0cm" fo:margin-right="0cm" fo:margin-top="0.53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text:p text:style-name="MP1"/>
      </style:header>
      <style:footer>
        <text:p text:style-name="MP1"/>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vesa-matti</meta:initial-creator>
    <meta:editing-cycles>23</meta:editing-cycles>
    <meta:print-date>2019-03-21T22:34:34.762000000</meta:print-date>
    <meta:creation-date>2018-04-18T16:23:00</meta:creation-date>
    <dc:date>2026-04-14T23:00:10.899835900</dc:date>
    <meta:editing-duration>PT2H2M5S</meta:editing-duration>
    <meta:generator>LibreOffice/25.8.2.2$Windows_X86_64 LibreOffice_project/d401f2107ccab8f924a8e2df40f573aab7605b6f</meta:generator>
    <meta:document-statistic meta:table-count="0" meta:image-count="0" meta:object-count="0" meta:page-count="2" meta:paragraph-count="30" meta:word-count="363" meta:character-count="3282" meta:non-whitespace-character-count="2927"/>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